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iki:output"/>&lt;!-- {{section&gt;umwelt:verkehr:rad_fusz#rad-_und_fussgaengerverkehr}} --&gt;</text:span></text:p>
      <text:p text:style-name="Text_20_body"><text:span text:style-name="Source_20_Text">&lt;!-- {{section&gt;haus_hof:garten#to_do1}}</text:span></text:p>
      <text:p text:style-name="Text_20_body"><text:span text:style-name="Source_20_Text">&lt;!-- {{section&gt;stephan:urlaub:rad:fahrrad#tern_link_falten}}  --&gt;</text:span></text:p>
      <text:p text:style-name="Text_20_body"><text:span text:style-name="Source_20_Text">&lt;!-- {{section&gt;stephan:urlaub:reisen:start#ueberlingen_9-179}}  --&gt;</text:span></text:p>
      <text:p text:style-name="Text_20_body"><text:span text:style-name="Source_20_Text">&lt;!-- {{section&gt;stephan:urlaub:rad:start#mannschaftsfahrten}}  --&gt;</text:span></text:p>
      <text:p text:style-name="Text_20_body"><text:span text:style-name="Source_20_Text">&lt;!-- {{section&gt;computer:camera#einstellungen_ca_10000}}  --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7::41:51</meta:creation-date>
    <dc:creator>Generated</dc:creator>
    <dc:date>2026-08-25T17::41:51</dc:date>
    <dc:language>en-US</dc:language>
    <meta:editing-cycles>1</meta:editing-cycles>
    <meta:editing-duration>PT0S</meta:editing-duration>
    <dc:title>wiki:output</dc:title>
  </office:meta>
</office:document-meta>
</file>