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9c039aacd0c1eca9cdfe18157b501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start"/>&lt;!--&lt;h1&gt;&lt;center&gt; startseite &lt;/center&gt;&lt;/h1&gt;--&gt;</text:span></text:p>
      <text:p text:style-name="Text_20_body"><draw:frame draw:style-name="mediacenter" draw:name="0" text:anchor-type="paragraph" draw:z-index="0" svg:width="20.769791666667cm" style:rel-width="100%" svg:height="10.583333333333cm" style:rel-height="scale"><draw:image xlink:href="Pictures/59c039aacd0c1eca9cdfe18157b501a8.jp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hutmachergass.de/dw-2016/doku.php?id=umwelt:start" text:style-name="Internet_20_link" text:visited-style-name="Visited_20_Internet_20_Link">umwelt</text:a></text:p>
        </text:list-item>
        <text:list-item>
          <text:p text:style-name="List_20_1_Content"> <text:a xlink:type="simple" xlink:href="https://hutmachergass.de/dw-2016/doku.php?id=gryne:start" text:style-name="Internet_20_link" text:visited-style-name="Visited_20_Internet_20_Link">gryne</text:a></text:p>
        </text:list-item>
        <text:list-item>
          <text:p text:style-name="List_20_1_Content"> <text:a xlink:type="simple" xlink:href="https://hutmachergass.de/dw-2016/doku.php?id=vcd:start" text:style-name="Internet_20_link" text:visited-style-name="Visited_20_Internet_20_Link">vcd</text:a></text:p>
        </text:list-item>
        <text:list-item>
          <text:p text:style-name="List_20_1_Content"> – – – – – </text:p>
        </text:list-item>
        <text:list-item>
          <text:p text:style-name="List_20_1_Content"> <text:a xlink:type="simple" xlink:href="http://ebt-dieburg.de/ebt-dw/doku.php?id=ebuet" text:style-name="Internet_20_link" text:visited-style-name="Visited_20_Internet_20_Link"> ebüt</text:a></text:p>
        </text:list-item>
        <text:list-item>
          <text:p text:style-name="List_20_1_Content"> – – – – – </text:p>
        </text:list-item>
        <text:list-item>
          <text:p text:style-name="List_20_1_Content"> <text:a xlink:type="simple" xlink:href="https://hutmachergass.de/dw-2016/doku.php?id=haus_hof:start" text:style-name="Internet_20_link" text:visited-style-name="Visited_20_Internet_20_Link"> haus &amp; hof</text:a></text:p>
        </text:list-item>
        <text:list-item>
          <text:p text:style-name="List_20_1_Content"> <text:a xlink:type="simple" xlink:href="https://hutmachergass.de/dw-2016/doku.php?id=stephan:start" text:style-name="Internet_20_link" text:visited-style-name="Visited_20_Internet_20_Link">stephan</text:a></text:p>
        </text:list-item>
        <text:list-item>
          <text:p text:style-name="List_20_1_Content"> <text:a xlink:type="simple" xlink:href="https://hutmachergass.de/dw-2016/doku.php?id=playground:start" text:style-name="Internet_20_link" text:visited-style-name="Visited_20_Internet_20_Link">playground</text:a></text:p>
        </text:list-item>
        <text:list-item>
          <text:p text:style-name="List_20_1_Content"> <text:a xlink:type="simple" xlink:href="https://hutmachergass.de/dw-2016/doku.php?id=stephan:spanisch:start" text:style-name="Internet_20_link" text:visited-style-name="Visited_20_Internet_20_Link">spanisch</text:a></text:p>
        </text:list-item>
        <text:list-item>
          <text:p text:style-name="List_20_1_Content_Last"> <text:a xlink:type="simple" xlink:href="https://hutmachergass.de/dw-2016/doku.php?id=stephan:public:spanisch" text:style-name="Internet_20_link" text:visited-style-name="Visited_20_Internet_20_Link"> español - notas</text:a></text:p>
        </text:list-item>
      </text:list>
      <text:p text:style-name="Text_20_body"><text:span text:style-name="Source_20_Text">&lt;!--{{section&gt;stephan:public:spanisch}}--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9::07:23</meta:creation-date>
    <dc:creator>Generated</dc:creator>
    <dc:date>2026-08-25T19::07:23</dc:date>
    <dc:language>en-US</dc:language>
    <meta:editing-cycles>1</meta:editing-cycles>
    <meta:editing-duration>PT0S</meta:editing-duration>
    <dc:title>start</dc:title>
  </office:meta>
</office:document-meta>
</file>